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иглашаем-вас-принять-участие-в-бесплатном-вебинаре-на-тему-мобильное-приложение-мосгосэкспертизы-мгэ-онлайн"/>Приглашаем Вас принять участие в бесплатном вебинаре на тему: «Мобильное приложение Мосгосэкспертизы «МГЭ онлайн»<text:bookmark-end text:name="приглашаем-вас-принять-участие-в-бесплатном-вебинаре-на-тему-мобильное-приложение-мосгосэкспертизы-мгэ-онлайн"/></text:h>
      <text:p text:style-name="First_20_paragraph">04.02.2021</text:p>
      <text:p text:style-name="Text_20_body"><text:span text:style-name="T1">Уважаемые заявители!</text:span></text:p>
      <text:p text:style-name="Text_20_body">Государственное автономное учреждение города Москвы «Московская государственная экспертиза» приглашает Вас принять участие в <text:span text:style-name="T1">бесплатном</text:span> вебинаре на тему: <text:a xlink:type="simple" xlink:href="/upload/medialibrary/f38/programma-vebinara_16.02.2020.pdf" office:name="Программа вебинара_16.02.2020.pdf"><text:span text:style-name="Definition"><text:span text:style-name="T1">«Мобильное приложение Мосгосэкспертизы «МГЭ онлайн»</text:span></text:span></text:a>.</text:p>
      <text:p text:style-name="Text_20_body">В рамках работ по совершенствованию информационного обеспечения Мосгосэкспертизой было разработано собственное кроссплатформенное мобильное приложение, которое позволит заявителям получить полную информацию о ходе рассмотрения проектов в рамках экспертизы проектной документации и (или) результатов инженерных изысканий в любое время, что существенно облегчит работу.</text:p>
      <text:p text:style-name="Text_20_body">Разработка приложения стала продолжением последовательной работы Мосгосэкспертизы по развитию собственных онлайн-сервисов.</text:p>
      <text:p text:style-name="Text_20_body">Основная задача нового приложения – существенно упростить административную работу заказчиков над проектами. При разработке приложения учитывались наиболее распространенные пожелания заявителей, полученные в ходе работы в системе АИС «Экспертиза».</text:p>
      <text:p text:style-name="Text_20_body">Вебинар организован Учебным центром Мосгосэкспертизы.</text:p>
      <text:p text:style-name="Text_20_body">Дата проведения: <text:span text:style-name="T1">16 февраля 2021 года (вторник).</text:span></text:p>
      <text:p text:style-name="Text_20_body">Время проведения: <text:span text:style-name="T1">с 10:00 до 11:00.</text:span></text:p>
      <text:p text:style-name="Text_20_body">Режим проведения: <text:span text:style-name="T1">онлайн.</text:span></text:p>
      <text:p text:style-name="Text_20_body">В ходе проведения вебинара каждый слушатель сможет задать возникшие вопросы разработчикам мобильного приложения.</text:p>
      <text:p text:style-name="Text_20_body"><text:span text:style-name="T1">Для участия необходимо:</text:span> прислать заявку в свободной форме на адрес: <text:a xlink:type="simple" xlink:href="mailto:seminar@mge.mos.ru" office:name=""><text:span text:style-name="Definition"><text:span text:style-name="T1">seminar@mge.mos.ru</text:span></text:span></text:a> <text:span text:style-name="T1">,</text:span> в которой необходимо указать:</text:p>
      <text:p text:style-name="Text_20_body">· наименование организации<text:span text:style-name="T1">*</text:span>;</text:p>
      <text:p text:style-name="Text_20_body">· ФИО (полностью) и должность слушателя<text:span text:style-name="T1">*</text:span>;</text:p>
      <text:p text:style-name="Text_20_body">· электронный адрес участника<text:span text:style-name="T1">*</text:span>;</text:p>
      <text:p text:style-name="Text_20_body">· контактный телефон слушателя.</text:p>
      <text:p text:style-name="Text_20_body">В теме письма, пожалуйста, укажите «Вебинар 16.02.2021».</text:p>
      <text:p text:style-name="Text_20_body"><text:line-break/></text:p>
      <text:p text:style-name="Text_20_body">Адрес страницы: <text:a xlink:type="simple" xlink:href="http://exp.mos.ru/presscenter/informatsiya-dlya-zayaviteley/detail/9689621.html" office:name=""><text:span text:style-name="Definition">http://exp.mos.ru/presscenter/informatsiya-dlya-zayaviteley/detail/9689621.html</text:span></text:a></text:p>
      <text:p text:style-name="Text_20_body"><text:a xlink:type="simple" xlink:href="http://exp.mos.ru" office:name=""><text:span text:style-name="Definition">ГАУ города Москвы «Московская государственная экспертиз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2T15:03:17Z</meta:creation-date>
    <dc:date>2023-05-12T15:03:17Z</dc:date>
  </office:meta>
</office:document-meta>
</file>