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яснительная-записка-в-формате-xml-с-1-августа-2023-г."/>«Пояснительная записка» в формате XML с 1 августа 2023 г.<text:bookmark-end text:name="пояснительная-записка-в-формате-xml-с-1-августа-2023-г."/></text:h>
      <text:p text:style-name="First_20_paragraph">31.07.2023</text:p>
      <text:p text:style-name="Text_20_body"><text:line-break/></text:p>
      <text:p text:style-name="Text_20_body"><text:span text:style-name="T1">Мосгосэкспертизой с 1 августа 2023 г. обеспечена возможность загрузки заявителями услуг первого раздела проектной документации «Пояснительная записка» в формате XML в соответствии с XML-схемой, опубликованной на сайте Минстроя России (</text:span><text:a xlink:type="simple" xlink:href="https://www.minstroyrf.gov.ru/docs/183387/" office:name=""><text:span text:style-name="Definition"><text:span text:style-name="T1">https://www.minstroyrf.gov.ru/docs/183387/</text:span></text:span></text:a><text:span text:style-name="T1">).</text:span></text:p>
      <text:p text:style-name="Text_20_body">Сервис по формированию пояснительной записки в машиночитаемом формате (СФПЗ), разработанный Главгосэкспертизой России, доступен в Личном кабинете заявителя <text:a xlink:type="simple" xlink:href="https://platformaexpert.ru/" office:name=""><text:span text:style-name="Definition">Единой цифровой платформы (ЕЭЦП)</text:span></text:a>, а также по ссылке:</text:p>
      <text:p text:style-name="Text_20_body"><text:a xlink:type="simple" xlink:href="https://disk.yandex.ru/d/Gp2HpNrAvmP6zA" office:name=""><text:span text:style-name="Definition">https://disk.yandex.ru/d/Gp2HpNrAvmP6zA</text:span></text:a></text:p>
      <text:p text:style-name="Text_20_body">Запись семинара, разъясняющего порядок формирования документа доступна по ссылке:</text:p>
      <text:p text:style-name="Text_20_body"><text:a xlink:type="simple" xlink:href="https://rutube.ru/video/a6737e5c3fbfede0889394b2535d0ce4/" office:name=""><text:span text:style-name="Definition">https://rutube.ru/video/a6737e5c3fbfede0889394b2535d0ce4/</text:span></text:a></text:p>
      <text:p text:style-name="Text_20_body">При возникновении вопросов по работе сервиса СФПЗ Вы можете обратиться в техническую поддержку ЕЦПЭ по адресу эл. почты: <text:a xlink:type="simple" xlink:href="mailto:support@platformaexpert.ru" office:name=""><text:span text:style-name="Definition">support@platformaexpert.ru</text:span></text:a></text:p>
      <text:p text:style-name="Text_20_body">Представление на экспертизу раздела проектной документации «Пояснительная записка» в машиночитаемом формате XML осуществляется путём загрузки в систему Мосгосэкспертизы аналогично другим форматам, разрешённым для использования в соответствии с требованиями приказа от 12.05.2017 №783/пр. <text:span text:style-name="T2">Файл формата XML должен быть подписан прикреплённой усиленной квалифицированной электронной подписью и иметь расширение «.xml.sig».</text:span></text:p>
      <text:p text:style-name="Text_20_body"><text:line-break/></text:p>
      <text:p text:style-name="Text_20_body">Адрес страницы: <text:a xlink:type="simple" xlink:href="http://exp.mos.ru/presscenter/informatsiya-dlya-zayaviteley/detail/11804632.html" office:name=""><text:span text:style-name="Definition">http://exp.mos.ru/presscenter/informatsiya-dlya-zayaviteley/detail/11804632.html</text:span></text:a></text:p>
      <text:p text:style-name="Text_20_body"><text:a xlink:type="simple" xlink:href="http://exp.mos.ru" office:name=""><text:span text:style-name="Definition">ГАУ города Москвы «Московская государственная экспертиз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7T06:44:54Z</meta:creation-date>
    <dc:date>2023-10-17T06:44:54Z</dc:date>
  </office:meta>
</office:document-meta>
</file>